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udezijds Achterburgwal 2 1012DM Amsterdam, Oudezijds Voorburgwal 3 1012E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onderhoudswerkzaamheden aan de voorgevel aan de Oudezijds Voorburgwalzijde en een gedeelte van de zijgevel het gebouw</text:p>
            <text:p text:style-name="common-al">Zaakadres: Oudezijds Achterburgwal 2 1012DM Amsterdam, Oudezijds Voorburgwal 3 1012EH Amsterdam</text:p>
            <text:p text:style-name="common-al">Datum ontvangst: 13-07-2026</text:p>
            <text:p text:style-name="common-al">Zaaknummer: Z2026-031305</text:p>
            <text:p text:style-name="common-al">DSO-nummer: 202607130101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4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305</meta:user-defined>
    <meta:user-defined meta:name="DCTERMS.abstract">uitvoeren van onderhoudswerkzaamheden aan de voorgevel aan de Oudezijds Voorburgwalzijde en een gedeelte van de zijgevel het ge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udezijds Achterburgwal 2 1012DM Amsterdam, Oudezijds Voorburgwal 3 1012EH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42</meta:user-defined>
    <meta:user-defined meta:name="OVERHEIDop.GmbID/DC.identifier">gmb-2026-402442</meta:user-defined>
    <meta:user-defined meta:name="OVERHEIDop.versieInformatie"/>
  </office:meta>
</office:document-meta>
</file>