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uitbreiden en optoppen tot twee bouwlagen plus kap van vrijstaande woning Sniepweg 9, 2742AR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Omgevingsdienst Midden-Holland (ODMH) namens gemeente Waddinxveen besloten om de beslistermijn van de aanvraag met kenmerk 2026-00016429 voor het uitbreiden en optoppen tot twee bouwlagen plus kap van vrijstaande woning op de locatie Sniepweg 9, 2742AR Waddinxve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4024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429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uitbreiden en optoppen tot twee bouwlagen plus kap van vrijstaande woning Sniepweg 9, 2742AR Waddinx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41</meta:user-defined>
    <meta:user-defined meta:name="OVERHEIDop.GmbID/DC.identifier">gmb-2026-402441</meta:user-defined>
    <meta:user-defined meta:name="OVERHEIDop.versieInformatie"/>
  </office:meta>
</office:document-meta>
</file>