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ault Publicatiesjab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intrekken aanvraag omgevingsvergunning, voor het aanplanten van een bos naast Gendringseweg 11 te Aalten.</text:p>
            <text:p text:style-name="last-al">Op 23 augustus 2026 is een aanvraag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4024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4-00001334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Default Publicatiesjabloo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34</meta:user-defined>
    <meta:user-defined meta:name="OVERHEIDop.GmbID/DC.identifier">gmb-2026-402434</meta:user-defined>
    <meta:user-defined meta:name="OVERHEIDop.versieInformatie"/>
  </office:meta>
</office:document-meta>
</file>