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Emmalaan 34, 1862 ET Bergen (NH), het kappen van 4 bomen, verzenddatum 24 augustus 2026 (Z2026-0000601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4024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019</meta:user-defined>
    <meta:user-defined meta:name="DCTERMS.abstract">Emmalaan 34, 1862 ET Bergen (NH), het kappen van 4 bomen, verzenddatum 24 augustus 2026 (Z2026-00006019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Emmalaan 34, 1862 ET Bergen (NH), het kappen van 4 bomen, verzenddatum 24 augustus 2026 (Z2026-00006019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33</meta:user-defined>
    <meta:user-defined meta:name="OVERHEIDop.GmbID/DC.identifier">gmb-2026-402433</meta:user-defined>
    <meta:user-defined meta:name="OVERHEIDop.versieInformatie"/>
  </office:meta>
</office:document-meta>
</file>