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Van Eeghenstraat 171 1071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dministratieve rectificatie besluit 9 december 2025 - Z2025-038258 Funderingsherstel</text:p>
            <text:p text:style-name="common-al">Besluit: gedeeltelijk verleend</text:p>
            <text:p text:style-name="common-al">Besluit verzonden op: 24-08-2026</text:p>
            <text:p text:style-name="common-al">Zaakadres: Van Eeghenstraat 171 1071GC Amsterdam</text:p>
            <text:p text:style-name="common-al">Zaaknummer: Z2026-037312</text:p>
            <text:p text:style-name="common-al">DSO-nummer: 202608200090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3731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4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312</meta:user-defined>
    <meta:user-defined meta:name="DCTERMS.abstract">administratieve rectificatie besluit 9 december 2025 - Z2025-038258 Funderingsherst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Van Eeghenstraat 171 1071G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29</meta:user-defined>
    <meta:user-defined meta:name="OVERHEIDop.GmbID/DC.identifier">gmb-2026-402429</meta:user-defined>
    <meta:user-defined meta:name="OVERHEIDop.versieInformatie"/>
  </office:meta>
</office:document-meta>
</file>