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Walk into the Light in Burgum op 8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03 augustus 2026 is de volgende melding binnengekomen:</text:p>
            <text:p text:style-name="last-al">Burgum, Wetter- en Willepark, Prins Bernhardstraat 1B, Walk into the Light, kleinschalige wandeling om aandacht te vragen voor suïcidepreventie, op 8 september 2026 van 05.30 uur tot 08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24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93</meta:user-defined>
    <meta:user-defined meta:name="DCTERMS.abstract">Walk into the Light in Burgum op 8 september 2026</meta:user-defined>
    <dc:language>nl</dc:language>
    <meta:user-defined meta:name="OVERHEIDop.locatietype/OVERHEIDop.gebiedsmarkering">Punt</meta:user-defined>
    <meta:user-defined meta:name="DC.title">Gemeente Tytsjerksteradiel - melding Walk into the Light in Burgum op 8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26</meta:user-defined>
    <meta:user-defined meta:name="OVERHEIDop.GmbID/DC.identifier">gmb-2026-402426</meta:user-defined>
    <meta:user-defined meta:name="OVERHEIDop.versieInformatie"/>
  </office:meta>
</office:document-meta>
</file>