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bouwkundig splitsen van de woningen op de locatie Brederodestraat 235 in Zandvoort, zaaknummer ODIJ-Z-26-18049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bouwkundig splitsen van de woningen op de locatie Brederodestraat 235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24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bouwkundig splitsen van de woningen op de locatie Brederodestraat 235 in Zandvoort, zaaknummer ODIJ-Z-26-180497</meta:user-defined>
    <meta:user-defined meta:name="DCTERMS.W3CDTF/DCTERMS.available">2026-08-26</meta:user-defined>
    <meta:user-defined meta:name="DCTERMS.W3CDTF/OVERHEIDop.jaargang">2026</meta:user-defined>
    <meta:user-defined meta:name="OVERHEIDop.publicationIssue">402424</meta:user-defined>
    <meta:user-defined meta:name="OVERHEIDop.GmbID/DC.identifier">gmb-2026-402424</meta:user-defined>
    <meta:user-defined meta:name="OVERHEIDop.versieInformatie"/>
  </office:meta>
</office:document-meta>
</file>