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 kappen van dode boom, Uitslagdijk nabij nr. 4, 7161 ND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melding ontvangen waarvoor geen vergunningsplicht geldt voor de locatie Uitslagdijk nabij nr. 4, 7161 ND Neede. De melding is geregistreerd onder zaaknummer Z2026-00001523. De melding betreft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24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523</meta:user-defined>
    <meta:user-defined meta:name="DCTERMS.abstract">Betreft: Melding op locatie Uitslagdijk nabij nr. 4, 7161ND Nee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 kappen van dode boom, Uitslagdijk nabij nr. 4, 7161 ND Nee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23</meta:user-defined>
    <meta:user-defined meta:name="OVERHEIDop.GmbID/DC.identifier">gmb-2026-402423</meta:user-defined>
    <meta:user-defined meta:name="OVERHEIDop.versieInformatie"/>
  </office:meta>
</office:document-meta>
</file>