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9 augustus 2026 aan Nieuwendijk 4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Nieuwendijk 4 in Lievelde op 2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buurtfeest op 29 augustus 2026 aan Nieuwendijk 4 te Lieve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13</meta:user-defined>
    <meta:user-defined meta:name="OVERHEIDop.GmbID/DC.identifier">gmb-2026-402413</meta:user-defined>
    <meta:user-defined meta:name="OVERHEIDop.versieInformatie"/>
  </office:meta>
</office:document-meta>
</file>