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bouwen van een appartementencomplex aan Hoek Nijverheidsweg/Hanzespoor (Waag 2 t/m 98 even nummers)</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363 en is aangevraagd voor het bouwen van een appartementencomplex aan Hoek Nijverheidsweg/Hanzespoor (Waag 2 t/m 98 even nummers). </text:p>
            <text:p text:style-name="common-al">Op deze aanvraag is op 24-08-2026 een besluit genomen. De gevraagde vergunning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24-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24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363</meta:user-defined>
    <dc:language>nl</dc:language>
    <meta:user-defined meta:name="OVERHEIDop.locatietype/OVERHEIDop.gebiedsmarkering">Vlak</meta:user-defined>
    <meta:user-defined meta:name="DC.title">Vergunning verleend voor het bouwen van een appartementencomplex aan Hoek Nijverheidsweg/Hanzespoor (Waag 2 t/m 98 even nummers)</meta:user-defined>
    <meta:user-defined meta:name="DCTERMS.W3CDTF/DCTERMS.available">2026-08-26</meta:user-defined>
    <meta:user-defined meta:name="DCTERMS.W3CDTF/OVERHEIDop.jaargang">2026</meta:user-defined>
    <meta:user-defined meta:name="OVERHEIDop.publicationIssue">402412</meta:user-defined>
    <meta:user-defined meta:name="OVERHEIDop.GmbID/DC.identifier">gmb-2026-402412</meta:user-defined>
    <meta:user-defined meta:name="OVERHEIDop.versieInformatie"/>
  </office:meta>
</office:document-meta>
</file>