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een fietstourtocht op 19 en 20 september 2026 vanaf Wilgendijk 1 te Zieuwen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op grond van de APV (Algemene Plaatselijke Verordening)</text:span>
          </text:p>
            <text:p text:style-name="common-al">Vergunning verleend voor het organiseren van een fietstourtocht op 19 en 20 september 2026 vanaf de Wilgendijk 1 in Zieuwent.</text:p>
            <text:p text:style-name="common-al">Datum besluit: 24 augustus 2026</text:p>
            <text:p text:style-name="common-al">Zaaknummer: 33032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40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0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33032-2026</meta:user-defined>
    <dc:language>nl</dc:language>
    <meta:user-defined meta:name="OVERHEIDop.locatietype/OVERHEIDop.gebiedsmarkering">Adres</meta:user-defined>
    <meta:user-defined meta:name="DC.title">Toestemming voor het organiseren van een fietstourtocht op 19 en 20 september 2026 vanaf Wilgendijk 1 te Zieuwen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406</meta:user-defined>
    <meta:user-defined meta:name="OVERHEIDop.GmbID/DC.identifier">gmb-2026-402406</meta:user-defined>
    <meta:user-defined meta:name="OVERHEIDop.versieInformatie"/>
  </office:meta>
</office:document-meta>
</file>