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een regiowedstrijd op de fietscrossbaan op 26 september 2026 aan Eschpark 15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Vergunning verleend voor het organiseren van een regiowedstrijd op de fietscrossbaan op het Eschpark 15 in Lichtenvoorde op 26 september 2026</text:p>
            <text:p text:style-name="common-al">Datum besluit: 21 augustus 2026</text:p>
            <text:p text:style-name="common-al">Zaaknummer: 29585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9585-2026</meta:user-defined>
    <dc:language>nl</dc:language>
    <meta:user-defined meta:name="OVERHEIDop.locatietype/OVERHEIDop.gebiedsmarkering">Adres</meta:user-defined>
    <meta:user-defined meta:name="DC.title">Toestemming voor het organiseren van een regiowedstrijd op de fietscrossbaan op 26 september 2026 aan Eschpark 15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01</meta:user-defined>
    <meta:user-defined meta:name="OVERHEIDop.GmbID/DC.identifier">gmb-2026-402401</meta:user-defined>
    <meta:user-defined meta:name="OVERHEIDop.versieInformatie"/>
  </office:meta>
</office:document-meta>
</file>