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De Elzen 69, 8245 KB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De Elzen 69, 8245 KB Lelystad, het oprichten van een woning (wijzigingsaanvraag)</text:span>
          </text:p>
            <text:p text:style-name="common-al">
            
          </text:p>
            <text:p text:style-name="common-al">Wij hebben op 24 augustus 2026 een besluit genomen op de aanvraag voor een omgevingsvergunning met dossiernummer 09953585389 voor het oprichten van een woning (wijzigingsaanvraag), op De Elzen 69, 8245 KB Lelystad. De aangevraagde omgevingsvergunning is voor de activiteit ‘Bouwactiviteit – Omgevingsplan’ is het resultaat Verleend - bewaren. </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4024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85389</meta:user-defined>
    <dc:language>nl</dc:language>
    <meta:user-defined meta:name="OVERHEIDop.locatietype/OVERHEIDop.gebiedsmarkering">Punt</meta:user-defined>
    <meta:user-defined meta:name="DC.title">Beschikking op aanvraag - De Elzen 69, 8245 KB Lelystad</meta:user-defined>
    <meta:user-defined meta:name="DCTERMS.W3CDTF/DCTERMS.available">2026-08-26</meta:user-defined>
    <meta:user-defined meta:name="DCTERMS.W3CDTF/OVERHEIDop.jaargang">2026</meta:user-defined>
    <meta:user-defined meta:name="OVERHEIDop.publicationIssue">402400</meta:user-defined>
    <meta:user-defined meta:name="OVERHEIDop.GmbID/DC.identifier">gmb-2026-402400</meta:user-defined>
    <meta:user-defined meta:name="OVERHEIDop.versieInformatie"/>
  </office:meta>
</office:document-meta>
</file>