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het vogelschieten op het terrein van de Swite tijdens de kermis op 14 september 2026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op grond van de APV (Algemene Plaatselijke Verordening)</text:span>
          </text:p>
            <text:p text:style-name="common-al">Vergunning verleend voor het organiseren van het vogelschieten op het terrein van de Swite tijdens de kermis in Lichtenvoorde op maandag 14 september 2026.</text:p>
            <text:p text:style-name="common-al">Datum besluit: 21 augustus 2026</text:p>
            <text:p text:style-name="common-al">Zaaknummer: 15786-2026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3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5786-2026</meta:user-defined>
    <dc:language>nl</dc:language>
    <meta:user-defined meta:name="OVERHEIDop.locatietype/OVERHEIDop.gebiedsmarkering">Adres</meta:user-defined>
    <meta:user-defined meta:name="DC.title">Toestemming voor het organiseren van het vogelschieten op het terrein van de Swite tijdens de kermis op 14 september 2026 te Lichtenvoo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399</meta:user-defined>
    <meta:user-defined meta:name="OVERHEIDop.GmbID/DC.identifier">gmb-2026-402399</meta:user-defined>
    <meta:user-defined meta:name="OVERHEIDop.versieInformatie"/>
  </office:meta>
</office:document-meta>
</file>