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Achtkarspelen - ontvangst omgevingsvergunning, het uitbouwen van een loods (technisch), Optwizel 99, Twijz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meente Achtkarspelen heeft een omgevingsvergunning ontvangen voor het uitbouwen van een loods (technisch), Optwizel 99, Twijzel</text:p>
            <text:p text:style-name="common-al">Zaaknummer: Z2026-001246</text:p>
            <text:p text:style-name="common-al">Zaakadres: Optwizel 99, Twijzel</text:p>
            <text:p text:style-name="common-al">Omschrijving: het uitbouwen van een loods (technisch)</text:p>
            <text:p text:style-name="last-al">Datum ontvangst: 21-08-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chtkarspelen</text:p>
            </table:table-cell>
            <table:table-cell office:value-type="string" table:style-name="header.C">
              <text:p text:style-name="headerright"><text:span text:style-name="nr">Nr. 4023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3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Achtkarspe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chtkarspelen</meta:user-defined>
    <meta:user-defined meta:name="OVERHEID.Gemeente/OVERHEID.authority">Achtkarspe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1246</meta:user-defined>
    <meta:user-defined meta:name="DCTERMS.abstract">het uitbouwen van een loods (technisch)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Gemeente Achtkarspelen - ontvangst omgevingsvergunning, het uitbouwen van een loods (technisch), Optwizel 99, Twijzel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394</meta:user-defined>
    <meta:user-defined meta:name="OVERHEIDop.GmbID/DC.identifier">gmb-2026-402394</meta:user-defined>
    <meta:user-defined meta:name="OVERHEIDop.versieInformatie"/>
  </office:meta>
</office:document-meta>
</file>