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een tijdelijke standplaatsvergunning van 1 september 2026 tot en met 25 november 2026 in verband met een mobiele milieustraat, Diverse locaties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eft de gemeente een aanvraag ontvangen voor een tijdelijke standplaatsvergunning van 1 september 2026 tot en met 25 november 2026 in verband met een pilot voor een mobiele milieustraat op het diverse locaties te Purmerend. De aanvraag is geregistreerd onder zaaknummer Z2026-00003507. Dit is aangevraagd:</text:p>
            <text:list text:style-name="id1-3-2-1-1-2">
              <text:list-item text:style-override="id1-3-2-1-1-2-1">
                <text:number>•</text:number>
                <text:p text:style-name="al">Tijdelijke standplaats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23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507</meta:user-defined>
    <meta:user-defined meta:name="DCTERMS.abstract">Betreft: aanvraag op locatie Diverse locaties te Purmerend</meta:user-defined>
    <dc:language>nl</dc:language>
    <meta:user-defined meta:name="OVERHEIDop.locatietype/OVERHEIDop.gebiedsmarkering">Punt</meta:user-defined>
    <meta:user-defined meta:name="DC.title">Aanvraag voor een tijdelijke standplaatsvergunning van 1 september 2026 tot en met 25 november 2026 in verband met een mobiele milieustraat, Diverse locaties te Purmere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90</meta:user-defined>
    <meta:user-defined meta:name="OVERHEIDop.GmbID/DC.identifier">gmb-2026-402390</meta:user-defined>
    <meta:user-defined meta:name="OVERHEIDop.versieInformatie"/>
  </office:meta>
</office:document-meta>
</file>