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Beethovenstraat 35 1077H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wijzigen van de voorgevelindeling, het aanbrengen van gevelreclame, het aanbrengen van een uithangbord en het samenvoegen van 2 adressen met als bestemming één detailhandel.</text:p>
            <text:p text:style-name="common-al">Besluit: buiten behandeling gesteld</text:p>
            <text:p text:style-name="common-al">Besluit verzonden op: 24-08-2026</text:p>
            <text:p text:style-name="common-al">Zaakadres: Beethovenstraat 35 1077HM Amsterdam</text:p>
            <text:p text:style-name="common-al">Zaaknummer: Z2026-017409</text:p>
            <text:p text:style-name="common-al">DSO-nummer: 202604200044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7409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38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8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8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Z2026-017409</meta:user-defined>
    <meta:user-defined meta:name="DCTERMS.abstract">het wijzigen van de voorgevelindeling, het aanbrengen van gevelreclame, het aanbrengen van een uithangbord en het samenvoegen van 2 adressen --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Beethovenstraat 35 1077HM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87</meta:user-defined>
    <meta:user-defined meta:name="OVERHEIDop.GmbID/DC.identifier">gmb-2026-402387</meta:user-defined>
    <meta:user-defined meta:name="OVERHEIDop.versieInformatie"/>
  </office:meta>
</office:document-meta>
</file>