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wijzigen van bestemming naar wonen aan Oosteinde 141 2611VC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osteinde 141 2611VC Delft | het wijzigen van bestemming naar wonen | 24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94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238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94</meta:user-defined>
    <meta:user-defined meta:name="DCTERMS.abstract">P6471_01 Wijzigen bestemming van winkel naar wonen Oosteinde 141 Delf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wijzigen van bestemming naar wonen aan Oosteinde 141 2611VC Delf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82</meta:user-defined>
    <meta:user-defined meta:name="OVERHEIDop.GmbID/DC.identifier">gmb-2026-402382</meta:user-defined>
    <meta:user-defined meta:name="OVERHEIDop.versieInformatie"/>
  </office:meta>
</office:document-meta>
</file>