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het plaatsen van een container 24 augustus 2026  - Zuiderbuurt 15a, 9203CS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Zuiderbuurt 15a, 9203CS Drachten, het plaatsen van een container 24 augustus 2026 , ontvangen: 18 augustus 2026. De aanvraag is geregistreerd onder zaaknummer Z2026-00002522.</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40237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7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7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522</meta:user-defined>
    <meta:user-defined meta:name="DCTERMS.abstract">Aanvraag omgevingsvergunning: Zuiderbuurt 15a, 9203CS Drachten, het plaatsen van een container 24 augustus 2026 , ontvangen: 18 augustus 2026, zaaknummer: Z2026-00002522</meta:user-defined>
    <dc:language>nl</dc:language>
    <meta:user-defined meta:name="OVERHEIDop.locatietype/OVERHEIDop.gebiedsmarkering">Vlak</meta:user-defined>
    <meta:user-defined meta:name="DC.title">Gemeente Smallingerland - aanvraag omgevingsvergunning - het plaatsen van een container 24 augustus 2026  - Zuiderbuurt 15a, 9203CS Drachten</meta:user-defined>
    <meta:user-defined meta:name="DCTERMS.W3CDTF/DCTERMS.available">2026-08-26</meta:user-defined>
    <meta:user-defined meta:name="DCTERMS.W3CDTF/OVERHEIDop.jaargang">2026</meta:user-defined>
    <meta:user-defined meta:name="OVERHEIDop.publicationIssue">402379</meta:user-defined>
    <meta:user-defined meta:name="OVERHEIDop.GmbID/DC.identifier">gmb-2026-402379</meta:user-defined>
    <meta:user-defined meta:name="OVERHEIDop.versieInformatie"/>
  </office:meta>
</office:document-meta>
</file>