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uitbouwen van een loods (omgevingsplan), Optwizel 99, Twijz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uitbouwen van een loods (omgevingsplan), Optwizel 99, Twijzel</text:p>
            <text:p text:style-name="common-al">Zaaknummer: Z2026-001245</text:p>
            <text:p text:style-name="common-al">Zaakadres: Optwizel 99, Twijzel</text:p>
            <text:p text:style-name="common-al">Omschrijving: het uitbouwen van een loods (omgevingsplan)</text:p>
            <text:p text:style-name="last-al">Datum ontvangst: 21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23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45</meta:user-defined>
    <meta:user-defined meta:name="DCTERMS.abstract">het uitbouwen van een loods (omgevingsplan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uitbouwen van een loods (omgevingsplan), Optwizel 99, Twijz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78</meta:user-defined>
    <meta:user-defined meta:name="OVERHEIDop.GmbID/DC.identifier">gmb-2026-402378</meta:user-defined>
    <meta:user-defined meta:name="OVERHEIDop.versieInformatie"/>
  </office:meta>
</office:document-meta>
</file>