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Omgevingsvergunning ingetrokken voor het oprichten en in werking hebben van een spoorwegemplacement op de locatie kadastraal bekend Heerhugowaard, sectie S, nummers 2174, 2175, 2176, 2177, 3037, 3793, 3797, 3800, 3803, 3805, 3810, 3812, 3821, 3822, 3858, 4498, 4565, 4567 en 4591, te Heerhugowaard</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1 augustus 2026 een aanvraag voor intrekking van de omgevingsvergunning ontvangen. De OD NHN heeft namens Gemeente Dijk en Waard deze omgevingsvergunning voor ProRail B.V. ingetrokken. De ingetrokken vergunning was afgegeven voor het oprichten en in werking hebben van een spoorwegemplacement, gelegen: kadastraal bekend Heerhugowaard, sectie S, nummers 2174, 2175, 2176, 2177, 3037, 3793, 3797, 3800, 3803, 3805, 3810, 3812, 3821, 3822, 3858, 4498, 4565, 4567 en 4591, te Heerhugowaard (ten oosten van de woning aan Hasselaarsweg 11 in Heerhugowaard). Het besluit heeft het kenmerk OMG-088040/Z26-0827204.</text:p>
            <text:p text:style-name="common-al">Het besluit gaat over het intrekken van de omgevingsvergunning onderdeel milieu voor een spoorwegemplacement.</text:p>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Voor het bekijken van andere documenten zoals de aanvraag of een bijbehorend rapport kunt u contact opnemen met de OD NHN.<text:span text:style-name="nadrukvet"/></text:p>
            <text:p text:style-name="common-al">
            <text:span text:style-name="nadrukvet">Rechtsbescherming</text:span> Belanghebbenden die het niet eens zijn met dit besluit, kunnen binnen 6 weken, gerekend vanaf de dag na datum van verzending van dit besluit, een bezwaarschrift indienen bij het college van burgemeester en wethouders van gemeente Dijk en Waard (gemeente Dijk en Waard, postbus 390, 1700 AJ, Heerhugowaard, t.a.v. Secretariaat Commissie voor bezwaarschriften). Het bezwaarschrift moet in ieder geval het volgende bevatten:</text:p>
            <text:p text:style-name="common-al"/>
            <text:list text:style-name="id1-3-2-1-1-7">
              <text:list-item text:style-override="id1-3-2-1-1-7-1">
                <text:number>1.</text:number>
                <text:p text:style-name="al">- uw naam, adres, postcode en woonplaats;</text:p>
              </text:list-item>
              <text:list-item text:style-override="id1-3-2-1-1-7-2">
                <text:number>2.</text:number>
                <text:p text:style-name="al">- de datum;</text:p>
              </text:list-item>
              <text:list-item text:style-override="id1-3-2-1-1-7-3">
                <text:number>3.</text:number>
                <text:p text:style-name="al">- over welke beschikking het gaat (u kunt het beste een kopie van dit besluit bijsluiten);</text:p>
              </text:list-item>
              <text:list-item text:style-override="id1-3-2-1-1-7-4">
                <text:number>4.</text:number>
                <text:p text:style-name="al">- de reden(en) waarom u het niet eens bent met het besluit;</text:p>
              </text:list-item>
              <text:list-item text:style-override="id1-3-2-1-1-7-5">
                <text:number>5.</text:number>
                <text:p text:style-name="al">- uw handtekening.</text:p>
              </text:list-item>
            </text:list>
            <text:p text:style-name="common-al">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http://loket.rechtspraak.nl/bestuursrecht. Daarvoor moet u wel beschikken over een elektronische handtekening (DigiD). Voor meer informatie verwijzen wij naar www.rechtspraak.nl. Voor de behandeling van het verzoek wordt griffierecht gehev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8040/Z26-0827204)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23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040/Z26-0827204</meta:user-defined>
    <dc:language>nl</dc:language>
    <meta:user-defined meta:name="OVERHEIDop.locatietype/OVERHEIDop.gebiedsmarkering">Vlak</meta:user-defined>
    <meta:user-defined meta:name="DC.title">Omgevingsvergunning ingetrokken voor het oprichten en in werking hebben van een spoorwegemplacement op de locatie kadastraal bekend Heerhugowaard, sectie S, nummers 2174, 2175, 2176, 2177, 3037, 3793, 3797, 3800, 3803, 3805, 3810, 3812, 3821, 3822, 3858, 4498, 4565, 4567 en 4591, te Heerhugowaard</meta:user-defined>
    <meta:user-defined meta:name="OVERHEIDop.datumEindeReactietermijn">2026-10-02</meta:user-defined>
    <meta:user-defined meta:name="OVERHEIDop.TilID/OVERHEIDop.terinzageleggingOP">til-2026-33704</meta:user-defined>
    <meta:user-defined meta:name="DCTERMS.W3CDTF/DCTERMS.available">2026-08-26</meta:user-defined>
    <meta:user-defined meta:name="DCTERMS.W3CDTF/OVERHEIDop.jaargang">2026</meta:user-defined>
    <meta:user-defined meta:name="OVERHEIDop.publicationIssue">402376</meta:user-defined>
    <meta:user-defined meta:name="OVERHEIDop.GmbID/DC.identifier">gmb-2026-402376</meta:user-defined>
    <meta:user-defined meta:name="OVERHEIDop.versieInformatie"/>
  </office:meta>
</office:document-meta>
</file>