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isoleren van platte daken uitbouw achter en dakkapel voor- en achter op het perceel Sint Willibrordusstraat 31, 3812 T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isoleren van platte daken uitbouw achter en dakkapel voor- en achter op het perceel Sint Willibrordusstraat 31, 3812 TJ Amersfoort</text:span>
          </text:p>
            <text:p text:style-name="common-al">De Gemeente Amersfoort heeft op 07-08-2026 een aanvraag voor een omgevingsvergunning ontvangen voor het isoleren van platte daken uitbouw achter en dakkapel voor- en achter op het perceel Sint Willibrordusstraat 31, 3812 TJ Amersfoort, met kenmerk CLZ-0003938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3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389</meta:user-defined>
    <dc:language>nl</dc:language>
    <meta:user-defined meta:name="OVERHEIDop.locatietype/OVERHEIDop.gebiedsmarkering">Punt</meta:user-defined>
    <meta:user-defined meta:name="DC.title">Ontvangen aanvraag omgevingsvergunning voor het isoleren van platte daken uitbouw achter en dakkapel voor- en achter op het perceel Sint Willibrordusstraat 31, 3812 TJ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73</meta:user-defined>
    <meta:user-defined meta:name="OVERHEIDop.GmbID/DC.identifier">gmb-2026-402373</meta:user-defined>
    <meta:user-defined meta:name="OVERHEIDop.versieInformatie"/>
  </office:meta>
</office:document-meta>
</file>