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ocatieCrabethparkib6e5328a-ce12-4cb4-bea7-82658f38c6e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style:style style:family="table-column" style:parent-style-name="colspec" style:name="id1-3-2-1-1-7-1-1">
      <style:table-column-properties/>
    </style:style>
    <style:style style:family="table-column" style:parent-style-name="colspec" style:name="id1-3-2-1-1-7-1-2">
      <style:table-column-properties/>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bullet text:bullet-char="•" text:level="1">
        <style:list-level-properties text:min-label-width="10mm"/>
      </text:list-level-style-bullet>
    </text:list-style>
    <text:list-style style:name="id1-3-2-1-1-18-5">
      <text:list-level-style-bullet text:bullet-char="•" text:level="1">
        <style:list-level-properties text:min-label-width="10mm"/>
      </text:list-level-style-bullet>
    </text:list-style>
  </office:automatic-styles>
  <office:body>
    <office:text>
      <text:p text:style-name="new_page_staatscourant"/>
      <text:p text:style-name="single-kop-titel">Ontwerp- plaatsingsbesluit: Ondergrondse en bovengrondse afvalcontainers</text:p>
      <text:section text:name="zakelijke-mededeling_id1-3-2" text:style-name="zakelijke-mededeling">
        <text:section text:name="zakelijke-mededeling-tekst_id1-3-2-1" text:style-name="zakelijke-mededeling-tekst">
          <text:section text:name="tekst_id1-3-2-1-1" text:style-name="tekst">
            <text:p text:style-name="common-al">Tot aanwijzing van een nieuwe locatie voor het plaatsen van afvalcontainers aan het Crabethpark.</text:p>
            <text:p text:style-name="common-al">Het college van Burgemeester en Wethouders van Gouda is voornemens om aan de straat Crabethpark extra afvalcontainers te plaatsen en de bestaande inzamelvoorzieningen in de directe omgeving uit te breiden.</text:p>
            <text:p text:style-name="common-al">Het gaat hierbij om het realiseren van één nieuwe ondergrondse PMD‑container, één nieuwe ondergrondse restafvalcontainer, één nieuwe bovengrondse gft-container en de verplaatsing van een bestaande bovengrondse gft-container verderop in de straat. Met deze uitbreiding wordt ingezet op een toekomstbestendige en overzichtelijke inzamellocatie die aansluit bij de groei van het gebied.</text:p>
            <text:p text:style-name="common-al">Burgemeester en Wethouders willen in het bijzonder nieuwe inzamelvoorzieningen realiseren op de locatie aan de straat Crabethpark, zodat de afvalinzameling in dit deel van de wijk beter wordt gefaciliteerd en logisch wordt geclusterd.</text:p>
            <text:p text:style-name="common-al">Hiermee wil de gemeente:</text:p>
            <text:list text:style-name="id1-3-2-1-1-6">
              <text:list-item text:style-override="id1-3-2-1-1-6-1">
                <text:number>•</text:number>
                <text:p text:style-name="al"> Een verbeterde en functionele inrichting van de inzamelvoorzieningen realiseren. </text:p>
              </text:list-item>
              <text:list-item text:style-override="id1-3-2-1-1-6-2">
                <text:number>•</text:number>
                <text:p text:style-name="al"> Meer overzichtelijkheid en een logischere situering van de voorzieningen creëren. </text:p>
              </text:list-item>
              <text:list-item text:style-override="id1-3-2-1-1-6-3">
                <text:number>•</text:number>
                <text:p text:style-name="al"> Een efficiënte clustering van de verschillende inzamelmiddelen tot stand brengen. </text:p>
              </text:list-item>
            </text:list>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
                      <text:span text:style-name="nadrukvet">Locatie/adres </text:span>
                    </text:p>
                  </table:table-cell>
                  <table:table-cell table:style-name="entry" table:number-rows-spanned="1" table:number-columns-spanned="1">
                    <text:p text:style-name="table_al">
                      <text:span text:style-name="nadrukvet">Naast bestaand containernummer </text:span>
                    </text:p>
                  </table:table-cell>
                </table:table-row>
                <table:table-row table:style-name="row">
                  <table:table-cell table:style-name="entry" table:number-rows-spanned="1" table:number-columns-spanned="1">
                    <text:p text:style-name="table_al">Crabethpark 2-10</text:p>
                  </table:table-cell>
                  <table:table-cell table:style-name="entry" table:number-rows-spanned="1" table:number-columns-spanned="1">
                    <text:p text:style-name="table_al">3927</text:p>
                    <text:p text:style-name="table_al">GFT Container</text:p>
                  </table:table-cell>
                </table:table-row>
                <table:table-row table:style-name="row">
                  <table:table-cell table:style-name="entry" table:number-rows-spanned="1" table:number-columns-spanned="1">
                    <text:p text:style-name="table_al">Crabethpark 24-36</text:p>
                  </table:table-cell>
                  <table:table-cell table:style-name="entry" table:number-rows-spanned="1" table:number-columns-spanned="1">
                    <text:p text:style-name="table_al">3927</text:p>
                    <text:p text:style-name="table_al">GFT Container</text:p>
                  </table:table-cell>
                </table:table-row>
                <table:table-row table:style-name="row">
                  <table:table-cell table:style-name="entry" table:number-rows-spanned="1" table:number-columns-spanned="1">
                    <text:p text:style-name="table_al">Crabethstraat 38-50</text:p>
                  </table:table-cell>
                  <table:table-cell table:style-name="entry" table:number-rows-spanned="1" table:number-columns-spanned="1">
                    <text:p text:style-name="table_al">3927 </text:p>
                    <text:p text:style-name="table_al">GFT Container</text:p>
                  </table:table-cell>
                </table:table-row>
              </table:table>
              <text:p text:style-name="table_bottom"/>
            </text:section>
            <text:p text:style-name="common-al">De beoogde containerlocaties zijn ingetekend op de bijgevoegde kaarten.</text:p>
            <text:p text:style-name="common-al">
            <text:span text:style-name="nadrukvet">Inzage stukken: </text:span>
          </text:p>
            <text:p text:style-name="common-al">Inwoners kunnen tegen de voorgenomen locatie binnen zes weken na de datum van bekendmaking op www.overheid.nl naar keuze mondeling of schriftelijk hun zienswijzen uiten. U kunt de stukken inzien</text:p>
            <text:list text:style-name="id1-3-2-1-1-11">
              <text:list-item text:style-override="id1-3-2-1-1-11-1">
                <text:number>•</text:number>
                <text:p text:style-name="al">Digitaal via de website <text:a xlink:href="http://www.gouda.nl/terinzage" xlink:type="simple"><text:span text:style-name="nadrukondlijn">www.gouda.nl/terinzage</text:span></text:a> onder <text:span text:style-name="nadrukcur">overige stukken.</text:span> </text:p>
              </text:list-item>
              <text:list-item text:style-override="id1-3-2-1-1-11-2">
                <text:number>•</text:number>
                <text:p text:style-name="al">Op papier tijdens de openingsuren (op afspraak) van het Huis van de Stad, Burgemeester Jamesplein 1 in Gouda. </text:p>
              </text:list-item>
            </text:list>
            <text:p text:style-name="common-al">U kunt het ontwerpbesluit en de bijbehorende stukken digitaal bekijken via het digitale publicatieblad op officielebekendmakingen.nl. </text:p>
            <text:p text:style-name="common-al">De documenten hangen als ‘Bekijk documenten’ aan deze publicatie (zie linker kolom). </text:p>
            <text:p text:style-name="common-al">
            <text:span text:style-name="nadrukvet">Zienswijze: </text:span>
          </text:p>
            <text:p text:style-name="common-al">Inwoners kunnen gedurende zes weken na publicatie van het plaatsingsbesluit hun zienswijzen kenbaar maken op de locatie voor de plaatsing van een ondergrondse container voor restafval.</text:p>
            <text:p text:style-name="common-al">U kunt gemotiveerd verzoeken om geheimhouding van uw zienswijze.</text:p>
            <text:p text:style-name="common-al">U kunt uw zienswijze op onderstaande manieren indienen: </text:p>
            <text:list text:style-name="id1-3-2-1-1-18">
              <text:list-item text:style-override="id1-3-2-1-1-18-1">
                <text:number>1.</text:number>
                <text:p text:style-name="al">Digitaal: Ga naar www.gouda.nl/zienswijze om uw zienswijze digitaal in te dienen. Hier heeft u DigiD of eHerkenning voor nodig. </text:p>
              </text:list-item>
              <text:list-item text:style-override="id1-3-2-1-1-18-2">
                <text:number>2.</text:number>
                <text:p text:style-name="al">Een schriftelijke zienswijze kunt u sturen aan het college van burgemeester en wethouders van de Gemeente Gouda, t.a.v. afdeling Vastgoed, Grondzaken en Ontwikkeling (VGO), postbus 1086, 2800 BB Gouda. </text:p>
              </text:list-item>
              <text:list-item text:style-override="id1-3-2-1-1-18-3">
                <text:number>3.</text:number>
                <text:p text:style-name="al">Het indienen van mondelinge zienswijzen is ook mogelijk. Hiervoor dient tijdig, bij voorkeur uiterlijk een week voor het einde van de ter inzage legging, een telefonische afspraak te worden gemaakt via telefoonnummer tel. 140182. U kunt vragen naar de mevrouw Deanna Ortiz.</text:p>
                <text:p text:style-name="al"/>
              </text:list-item>
              <text:list-item text:style-override="id1-3-2-1-1-18-4">
                <text:number>•</text:number>
                <text:p text:style-name="al">Het indienen van digitale zienswijzen via e-mail is niet mogelijk.</text:p>
              </text:list-item>
              <text:list-item text:style-override="id1-3-2-1-1-18-5">
                <text:number>•</text:number>
                <text:p text:style-name="al"> Zienswijzen die na de zienswijzeperiode worden ingediend, worden niet meer in behandeling genomen. </text:p>
              </text:list-item>
            </text:list>
            <text:p text:style-name="common-al">De ingebrachte zienswijzen worden betrokken bij de definitieve besluitvorming door het college. Namens het college van burgemeester en wethouders, Dhr. Ron van Gool Afdelingshoofd Vastgoed, Grondzaken en Ontwikkeling. </text:p>
            <text:p text:style-name="last-al">
            <draw:frame><draw:text-box><text:section text:name="plaatje_id1-3-2-1-1-20-1" text:style-name="plaatje">
              <text:p text:style-name="illustratie_id1-3-2-1-1-20-1-1"><draw:frame draw:style-name="illustratie_id1-3-2-1-1-20-1-1" text:anchor-type="paragraph" svg:width="119mm" svg:height="184.20000000000002mm"><draw:image xlink:href="Pictures/LocatieCrabethparkib6e5328a-ce12-4cb4-bea7-82658f38c6ec.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0-1-1" style:parent-style-name="Standard">
      <style:paragraph-properties style:line-spacing="0mm" style:text-autospace="none" ofo:line-height="0.001cm"/>
    </style:style>
    <style:style style:family="graphic" style:name="illustratie_id1-3-2-1-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23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ouda</meta:user-defined>
    <meta:user-defined meta:name="OVERHEID.Informatietype/DC.type">officiële publicatie</meta:user-defined>
    <meta:user-defined meta:name="OVERHEIDop.Rubriek/DC.type">participatie</meta:user-defined>
    <meta:user-defined meta:name="OVERHEID.Gemeente/OVERHEID.authority">Gouda</meta:user-defined>
    <meta:user-defined meta:name="OVERHEID.Gemeente/DCTERMS.publisher">Gouda</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ntwerp- plaatsingsbesluit: Ondergrondse en bovengrondse afvalcontainers</meta:user-defined>
    <meta:user-defined meta:name="OVERHEIDop.datumEindeReactietermijn">2026-10-08</meta:user-defined>
    <meta:user-defined meta:name="OVERHEIDop.TilID/OVERHEIDop.terinzageleggingOP">til-2026-33705</meta:user-defined>
    <meta:user-defined meta:name="DCTERMS.W3CDTF/DCTERMS.available">2026-08-27</meta:user-defined>
    <meta:user-defined meta:name="DCTERMS.W3CDTF/OVERHEIDop.jaargang">2026</meta:user-defined>
    <meta:user-defined meta:name="OVERHEIDop.publicationIssue">402372</meta:user-defined>
    <meta:user-defined meta:name="OVERHEIDop.GmbID/DC.identifier">gmb-2026-402372</meta:user-defined>
    <meta:user-defined meta:name="OVERHEIDop.versieInformatie"/>
  </office:meta>
</office:document-meta>
</file>