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Pieter Cornelisz. Hooftstraat 122-H 1071C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eranderen van de constructie van de begane grond met behoud van bestemming.</text:p>
            <text:p text:style-name="common-al">Besluit: verleend</text:p>
            <text:p text:style-name="common-al">Besluit verzonden op: 24-08-2026</text:p>
            <text:p text:style-name="common-al">Zaakadres: Pieter Cornelisz. Hooftstraat 122-H 1071CD Amsterdam</text:p>
            <text:p text:style-name="common-al">Zaaknummer: Z2026-016751</text:p>
            <text:p text:style-name="common-al">DSO-nummer: 2026041501164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16751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36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6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6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6751</meta:user-defined>
    <meta:user-defined meta:name="DCTERMS.abstract">veranderen van de constructie van de begane grond met behoud van bestemm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Pieter Cornelisz. Hooftstraat 122-H 1071CD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369</meta:user-defined>
    <meta:user-defined meta:name="OVERHEIDop.GmbID/DC.identifier">gmb-2026-402369</meta:user-defined>
    <meta:user-defined meta:name="OVERHEIDop.versieInformatie"/>
  </office:meta>
</office:document-meta>
</file>