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Dusseldorperweg 73, 1906AJ Limmen, het wijzigen van de voorgevel en gebruik van winkel naar woning, verzenddatum 24 augustus 2026 (Z2026-0000429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0236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6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6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294</meta:user-defined>
    <meta:user-defined meta:name="DCTERMS.abstract">Dusseldorperweg 73, 1906AJ Limmen, het wijzigen van de voorgevel en gebruik van winkel naar woning, verzenddatum 24 augustus 2026 (Z2026-00004294)</meta:user-defined>
    <dc:language>nl</dc:language>
    <meta:user-defined meta:name="OVERHEIDop.locatietype/OVERHEIDop.gebiedsmarkering">Vlak</meta:user-defined>
    <meta:user-defined meta:name="DC.title">Gemeente Castricum, aanvraag omgevingsvergunning (regulier) verleend, Dusseldorperweg 73, 1906AJ Limmen, het wijzigen van de voorgevel en gebruik van winkel naar woning, verzenddatum 24 augustus 2026 (Z2026-00004294)</meta:user-defined>
    <meta:user-defined meta:name="DCTERMS.W3CDTF/DCTERMS.available">2026-08-26</meta:user-defined>
    <meta:user-defined meta:name="DCTERMS.W3CDTF/OVERHEIDop.jaargang">2026</meta:user-defined>
    <meta:user-defined meta:name="OVERHEIDop.publicationIssue">402368</meta:user-defined>
    <meta:user-defined meta:name="OVERHEIDop.GmbID/DC.identifier">gmb-2026-402368</meta:user-defined>
    <meta:user-defined meta:name="OVERHEIDop.versieInformatie"/>
  </office:meta>
</office:document-meta>
</file>