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wijzigen van de voorgevel van de woning, Vondelstraat 26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wijzigen van de voorgevel van de woning</text:p>
            <text:p text:style-name="common-al">Locatie: Vondelstraat 26 Nuenen</text:p>
            <text:p text:style-name="common-al">Ontvangen op: 23-08-2026</text:p>
            <text:p text:style-name="common-al">Zaaknummer: 08203834353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4023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34353</meta:user-defined>
    <meta:user-defined meta:name="DCTERMS.abstract">het wijzigen van de voorgevel van de woning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wijzigen van de voorgevel van de woning, Vondelstraat 26 Nuenen: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63</meta:user-defined>
    <meta:user-defined meta:name="OVERHEIDop.GmbID/DC.identifier">gmb-2026-402363</meta:user-defined>
    <meta:user-defined meta:name="OVERHEIDop.versieInformatie"/>
  </office:meta>
</office:document-meta>
</file>