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Europaplein 36 a, Le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-08-2026 heeft de gemeente een aanvraag omgevingsvergunning standplaats innemen ontvangen voor het perceel Europaplein 36 a, Leerdam. De aanvraag is geregistreerd onder zaaknummer OVST-2026-012275. De aanvraag betreft het innemen van een standplaats voor verkoop van groente, fruit en aardappelen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40236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6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6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VST-2026-012275</meta:user-defined>
    <dc:language>nl</dc:language>
    <meta:user-defined meta:name="OVERHEIDop.locatietype/OVERHEIDop.gebiedsmarkering">Punt</meta:user-defined>
    <meta:user-defined meta:name="DC.title">Ingekomen aanvraag omgevingsvergunning Europaplein 36 a, Le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62</meta:user-defined>
    <meta:user-defined meta:name="OVERHEIDop.GmbID/DC.identifier">gmb-2026-402362</meta:user-defined>
    <meta:user-defined meta:name="OVERHEIDop.versieInformatie"/>
  </office:meta>
</office:document-meta>
</file>