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plaatsen van zonnepanelen op een woning en een thuisbatterij, Jacob Hepkemastraat 1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plaatsen van zonnepanelen op een woning en een thuisbatterij op het perceel Jacob Hepkemastraat 17, 8441 CB Heerenveen (21-08-2026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4023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6.575079</meta:user-defined>
    <dc:language>nl</dc:language>
    <meta:user-defined meta:name="OVERHEIDop.locatietype/OVERHEIDop.gebiedsmarkering">Punt</meta:user-defined>
    <meta:user-defined meta:name="DC.title">AANVRAAG OMGEVINGSVERGUNNING, plaatsen van zonnepanelen op een woning en een thuisbatterij, Jacob Hepkemastraat 17 Heerenve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51</meta:user-defined>
    <meta:user-defined meta:name="OVERHEIDop.GmbID/DC.identifier">gmb-2026-402351</meta:user-defined>
    <meta:user-defined meta:name="OVERHEIDop.versieInformatie"/>
  </office:meta>
</office:document-meta>
</file>