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Molenhoek 1, 8421PK Oldeberkoop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5048 voor een Omgevingsvergunning op de locatie Molenhoek 1, 8421PK Oldeberkoop. De vergunning is verleend. Het besluit betreft:</text:p>
            <text:p text:style-name="common-al">kappen boom (herplant)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5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5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50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23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048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 Molenhoek 1, 8421PK Oldeberkoop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49</meta:user-defined>
    <meta:user-defined meta:name="OVERHEIDop.GmbID/DC.identifier">gmb-2026-402349</meta:user-defined>
    <meta:user-defined meta:name="OVERHEIDop.versieInformatie"/>
  </office:meta>
</office:document-meta>
</file>