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afvalcontainer van 4 augustus t/m 25 augustus 2026 ter hoogte van Laan naar Emiclaer 61, 3823 EG Amersfoort tot en met 27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Laan naar Emiclaer 61, 3823 EG Amersfoort</text:p>
            <text:p text:style-name="common-al">
            <text:span text:style-name="nadrukvet">Omschrijving: </text:span>	plaatsen van een afvalcontainer van 4 augustus t/m 27 augustus 2026 </text:p>
            <text:p text:style-name="common-al">
            <text:span text:style-name="nadrukvet">Zaaknummer:</text:span> 	CLZ-APV2026-06-15-cc760031</text:p>
            <text:p text:style-name="common-al">
            
          </text:p>
            <text:p text:style-name="common-al">
            <text:span text:style-name="nadrukvet">Datum besluit verzonden/bekendmaking: </text:span>24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3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6-15-cc760031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afvalcontainer van 4 augustus t/m 25 augustus 2026 ter hoogte van Laan naar Emiclaer 61, 3823 EG Amersfoort tot en met 27 augustus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44</meta:user-defined>
    <meta:user-defined meta:name="OVERHEIDop.GmbID/DC.identifier">gmb-2026-402344</meta:user-defined>
    <meta:user-defined meta:name="OVERHEIDop.versieInformatie"/>
  </office:meta>
</office:document-meta>
</file>