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samenvoegen van twee woningen tot één zelfstandige woning - Biskopswei 27, 9213VM De Wil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Biskopswei 27, 9213VM De Wilgen, het samenvoegen van twee woningen tot één zelfstandige woning, Z2026-00000531, datum bekendmaking: 2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23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531</meta:user-defined>
    <meta:user-defined meta:name="DCTERMS.abstract">Verleende omgevingsvergunning, Biskopswei 27, 9213VM De Wilgen, het samenvoegen van twee woningen tot één zelfstandige woning, zaaknummer: Z2026-00000531, datum bekendmaking: 24 augustus 2026</meta:user-defined>
    <dc:language>nl</dc:language>
    <meta:user-defined meta:name="OVERHEIDop.locatietype/OVERHEIDop.gebiedsmarkering">Vlak</meta:user-defined>
    <meta:user-defined meta:name="DC.title">Gemeente Smallingerland - verlening omgevingsvergunning - het samenvoegen van twee woningen tot één zelfstandige woning - Biskopswei 27, 9213VM De Wilgen</meta:user-defined>
    <meta:user-defined meta:name="DCTERMS.W3CDTF/DCTERMS.available">2026-08-26</meta:user-defined>
    <meta:user-defined meta:name="DCTERMS.W3CDTF/OVERHEIDop.jaargang">2026</meta:user-defined>
    <meta:user-defined meta:name="OVERHEIDop.publicationIssue">402342</meta:user-defined>
    <meta:user-defined meta:name="OVERHEIDop.GmbID/DC.identifier">gmb-2026-402342</meta:user-defined>
    <meta:user-defined meta:name="OVERHEIDop.versieInformatie"/>
  </office:meta>
</office:document-meta>
</file>