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Cornelis van der Lindenstraat 11-H 1071TE Amsterdam</text:p>
      <text:section text:name="zakelijke-mededeling_id1-3-2" text:style-name="zakelijke-mededeling">
        <text:section text:name="zakelijke-mededeling-tekst_id1-3-2-1" text:style-name="zakelijke-mededeling-tekst">
          <text:section text:name="tekst_id1-3-2-1-1" text:style-name="tekst">
            <text:p text:style-name="common-al">Omschrijving: snoeien van één boom, kronkelwilg in de binnentuin</text:p>
            <text:p text:style-name="common-al">Besluit: verleend</text:p>
            <text:p text:style-name="common-al">Besluit verzonden op: 24-08-2026</text:p>
            <text:p text:style-name="common-al">Zaakadres: Cornelis van der Lindenstraat 11-H 1071TE Amsterdam</text:p>
            <text:p text:style-name="common-al">Zaaknummer: Z2026-029696</text:p>
            <text:p text:style-name="common-al">DSO-nummer: 2026070601214</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administratie.sdz@amsterdam.nl?Subject=Dossiernummer Z2026-029696" xlink:type="simple">vth.administratie.sdz@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4-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3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9696</meta:user-defined>
    <meta:user-defined meta:name="DCTERMS.abstract">snoeien van één boom, kronkelwilg in de binnen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Cornelis van der Lindenstraat 11-H 1071TE Amsterdam</meta:user-defined>
    <meta:user-defined meta:name="DCTERMS.W3CDTF/DCTERMS.available">2026-08-26</meta:user-defined>
    <meta:user-defined meta:name="DCTERMS.W3CDTF/OVERHEIDop.jaargang">2026</meta:user-defined>
    <meta:user-defined meta:name="OVERHEIDop.externeBijlage">B001_Samenvatting_Geredigeerd|exb-2026-30156</meta:user-defined>
    <meta:user-defined meta:name="OVERHEIDop.externeBijlage">Z2026-029696 OW Besluit omgevingsvergunning_Ger...|exb-2026-30157</meta:user-defined>
    <meta:user-defined meta:name="OVERHEIDop.externeBijlage">B001_Samenvatting|exb-2026-30158</meta:user-defined>
    <meta:user-defined meta:name="OVERHEIDop.publicationIssue">402341</meta:user-defined>
    <meta:user-defined meta:name="OVERHEIDop.GmbID/DC.identifier">gmb-2026-402341</meta:user-defined>
    <meta:user-defined meta:name="OVERHEIDop.versieInformatie"/>
  </office:meta>
</office:document-meta>
</file>