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Agniese van Langerakdreef 7, 4133 JA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08-2026 heeft de gemeente een aanvraag omgevingsvergunning (regulier) ontvangen voor het perceel Agniese van Langerakdreef 7, 4133 JA Vianen. De aanvraag is geregistreerd onder zaaknummer OVR-2026-012274. De aanvraag betreft het plaatsen van een uitbouw aan de achtergevel van de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4023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274</meta:user-defined>
    <dc:language>nl</dc:language>
    <meta:user-defined meta:name="OVERHEIDop.locatietype/OVERHEIDop.gebiedsmarkering">Punt</meta:user-defined>
    <meta:user-defined meta:name="DC.title">Ingekomen aanvraag omgevingsvergunning Agniese van Langerakdreef 7, 4133 JA Vian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38</meta:user-defined>
    <meta:user-defined meta:name="OVERHEIDop.GmbID/DC.identifier">gmb-2026-402338</meta:user-defined>
    <meta:user-defined meta:name="OVERHEIDop.versieInformatie"/>
  </office:meta>
</office:document-meta>
</file>