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17, Mauritsstraat 4, 2988EE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aanvraag omgevingsvergunning ontvangen voor het wijzigen van de entree van de woning locatie Mauritsstraat 4, 2988EE Ridderkerk. De aanvraag is geregistreerd onder zaaknummer Z2026-00000717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4023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17</meta:user-defined>
    <meta:user-defined meta:name="DCTERMS.abstract">Betreft: het wijzigen van de entree van de woning [Z2026-00000717], Mauritsstraat 4, 2988EE Ridderkerk</meta:user-defined>
    <dc:language>nl</dc:language>
    <meta:user-defined meta:name="OVERHEIDop.locatietype/OVERHEIDop.gebiedsmarkering">Vlak</meta:user-defined>
    <meta:user-defined meta:name="DC.title">Kennisgeving aanvraag omgevingsvergunning Z2026-00000717, Mauritsstraat 4, 2988EE Ridderker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16</meta:user-defined>
    <meta:user-defined meta:name="OVERHEIDop.GmbID/DC.identifier">gmb-2026-402316</meta:user-defined>
    <meta:user-defined meta:name="OVERHEIDop.versieInformatie"/>
  </office:meta>
</office:document-meta>
</file>