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EN – KOESTRAAT 39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Koestraat 39 Vught, splitsen van het pand woonruimte en detailhandel</text:p>
            <text:p text:style-name="common-al"/>
            <text:p text:style-name="last-al">De aanvraag is ontvangen op 23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23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EN – KOESTRAAT 39 VUG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12</meta:user-defined>
    <meta:user-defined meta:name="OVERHEIDop.GmbID/DC.identifier">gmb-2026-402312</meta:user-defined>
    <meta:user-defined meta:name="OVERHEIDop.versieInformatie"/>
  </office:meta>
</office:document-meta>
</file>