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KAPPEN – PARK DE BRAACKEN 1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Park de Braacken 19 Vught, kappen dode beuk, Z26 – 311787</text:p>
            <text:p text:style-name="common-al"/>
            <text:p text:style-name="common-al">De aanvraag is ontvangen op 21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23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BINNENGEKOMEN AANVRAAG OMGEVINGSVERGUNNING KAPPEN – PARK DE BRAACKEN 19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00</meta:user-defined>
    <meta:user-defined meta:name="OVERHEIDop.GmbID/DC.identifier">gmb-2026-402300</meta:user-defined>
    <meta:user-defined meta:name="OVERHEIDop.versieInformatie"/>
  </office:meta>
</office:document-meta>
</file>