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avinkhof 14 1023 N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oor de voorgevel</text:p>
            <text:p text:style-name="common-al">Besluit: verleend</text:p>
            <text:p text:style-name="common-al">Besluit verzonden op: 20-08-2026</text:p>
            <text:p text:style-name="common-al">Zaakadres: Bavinkhof 14 1023 NN Amsterdam</text:p>
            <text:p text:style-name="common-al">Zaaknummer: Z2026-020651</text:p>
            <text:p text:style-name="common-al">DSO-nummer: 202605110091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20651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29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651</meta:user-defined>
    <meta:user-defined meta:name="DCTERMS.abstract">wijzigen voor de voor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Bavinkhof 14 1023 NN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98</meta:user-defined>
    <meta:user-defined meta:name="OVERHEIDop.GmbID/DC.identifier">gmb-2026-402298</meta:user-defined>
    <meta:user-defined meta:name="OVERHEIDop.versieInformatie"/>
  </office:meta>
</office:document-meta>
</file>