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Prinsenlaan 66 3442 CH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3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Prinsenlaan 66 3442 CH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legaliseren van twee zelfstandige wooneenheden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22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339</meta:user-defined>
    <meta:user-defined meta:name="DCTERMS.abstract">het legaliseren van twee zelfstandige wooneenheden</meta:user-defined>
    <dc:language>nl</dc:language>
    <meta:user-defined meta:name="DC.title">Besluit (Prinsenlaan 66 3442 CH Woerden)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152</meta:user-defined>
    <meta:user-defined meta:name="OVERHEIDop.publicationIssue">402294</meta:user-defined>
    <meta:user-defined meta:name="OVERHEIDop.GmbID/DC.identifier">gmb-2026-402294</meta:user-defined>
    <meta:user-defined meta:name="OVERHEIDop.versieInformatie"/>
  </office:meta>
</office:document-meta>
</file>