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inlaatduiker bij Dorpsstraat, Oud-Alblas, zaaknummer OMG-2026-141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Aanleggen weg,  kenmerk:OMG-2026-1412-24-00001
- Bouwen, Art. 5.1, lid 2 sub a,  kenmerk:OMG-2026-1412-24-00002</text:p>
            <text:p text:style-name="common-al">Voor het: vervangen van een inlaatduiker</text:p>
            <text:p text:style-name="common-al"/>
            <text:p text:style-name="common-al">
            <text:span text:style-name="nadrukvet">Locatie: inlaatduiker bij Dorpsstraat, Oud-Alblas</text:span>
          </text:p>
            <text:p text:style-name="common-al">Datum ontvangst: 24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40229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412</meta:user-defined>
    <meta:user-defined meta:name="DCTERMS.abstract">Gemeente - aanvr. beschikking behandelen - vervangen van een inlaatduiker - Dorpsstraat, Oud-Alblas</meta:user-defined>
    <dc:language>nl</dc:language>
    <meta:user-defined meta:name="OVERHEIDop.locatietype/OVERHEIDop.gebiedsmarkering">Punt</meta:user-defined>
    <meta:user-defined meta:name="DC.title">Gemeente Molenlanden, ingediende aanvraag omgevingsvergunning inlaatduiker bij Dorpsstraat, Oud-Alblas, zaaknummer OMG-2026-1412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91</meta:user-defined>
    <meta:user-defined meta:name="OVERHEIDop.GmbID/DC.identifier">gmb-2026-402291</meta:user-defined>
    <meta:user-defined meta:name="OVERHEIDop.versieInformatie"/>
  </office:meta>
</office:document-meta>
</file>