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slopen en bouwen van een woning met loods - Provincialeweg 34, 9863 PG Doezum, GTG00-L-2316</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Westerkwartier een aanvraag ontvangen voor het slopen en bouwen van een woning met loods op locatie Provincialeweg 34, 9863 PG Doezum, GTG00-L-2316. De aanvraag is geregistreerd onder zaaknummer 2026192651. De aanvraag betreft:</text:p>
            <text:p text:style-name="common-al">
            
          </text:p>
            <text:list text:style-name="id1-3-2-1-1-3">
              <text:list-item text:style-override="id1-3-2-1-1-3-1">
                <text:number>•</text:number>
                <text:p text:style-name="al">Bouwactiviteit (omgevingsplan)</text:p>
              </text:list-item>
              <text:list-item text:style-override="id1-3-2-1-1-3-2">
                <text:number>•</text:number>
                <text:p text:style-name="al">Bouwwerk slop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22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2026192651</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regulier) voor het slopen en bouwen van een woning met loods - Provincialeweg 34, 9863 PG Doezum, GTG00-L-2316</meta:user-defined>
    <meta:user-defined meta:name="DCTERMS.W3CDTF/DCTERMS.available">2026-08-26</meta:user-defined>
    <meta:user-defined meta:name="DCTERMS.W3CDTF/OVERHEIDop.jaargang">2026</meta:user-defined>
    <meta:user-defined meta:name="OVERHEIDop.publicationIssue">402287</meta:user-defined>
    <meta:user-defined meta:name="OVERHEIDop.GmbID/DC.identifier">gmb-2026-402287</meta:user-defined>
    <meta:user-defined meta:name="OVERHEIDop.versieInformatie"/>
  </office:meta>
</office:document-meta>
</file>