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leriusstraat 94-H 1075G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en enkele interne doorbraken</text:p>
            <text:p text:style-name="common-al">Zaakadres: Valeriusstraat 94-H 1075GC Amsterdam</text:p>
            <text:p text:style-name="common-al">Datum ontvangst: 24-06-2026</text:p>
            <text:p text:style-name="common-al">Zaaknummer: Z2026-027859</text:p>
            <text:p text:style-name="common-al">DSO-nummer: 202606240131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859</meta:user-defined>
    <meta:user-defined meta:name="DCTERMS.abstract">realiseren van een dakterras en enkele interne doorbrak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leriusstraat 94-H 1075GC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86</meta:user-defined>
    <meta:user-defined meta:name="OVERHEIDop.GmbID/DC.identifier">gmb-2026-402286</meta:user-defined>
    <meta:user-defined meta:name="OVERHEIDop.versieInformatie"/>
  </office:meta>
</office:document-meta>
</file>