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Cornelisz. Hooftstraat 75-H 1071B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zonwering op de eerste verdieping en het realiseren van reclame uiting aan de voorgevel ter hoogte van de begane grond</text:p>
            <text:p text:style-name="common-al">Zaakadres: Pieter Cornelisz. Hooftstraat 75-H 1071BP Amsterdam</text:p>
            <text:p text:style-name="common-al">Datum ontvangst: 23-06-2026</text:p>
            <text:p text:style-name="common-al">Zaaknummer: Z2026-027484</text:p>
            <text:p text:style-name="common-al">DSO-nummer: 202606230089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484</meta:user-defined>
    <meta:user-defined meta:name="DCTERMS.abstract">aanbrengen van zonwering op de eerste verdieping en het realiseren reclame uiting aan de voorgevel ter hoogte van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Cornelisz. Hooftstraat 75-H 1071BP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85</meta:user-defined>
    <meta:user-defined meta:name="OVERHEIDop.GmbID/DC.identifier">gmb-2026-402285</meta:user-defined>
    <meta:user-defined meta:name="OVERHEIDop.versieInformatie"/>
  </office:meta>
</office:document-meta>
</file>