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weigerd Kadoelenweg 354 1035 N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een tijdelijk tuinhuis nabij de bestaande woning aan de Kadoelenweg 354 in Amsterdam</text:p>
            <text:p text:style-name="common-al">Besluit: geweigerd</text:p>
            <text:p text:style-name="common-al">Besluit verzonden op: 20-08-2026</text:p>
            <text:p text:style-name="common-al">Zaakadres: Kadoelenweg 354 1035NT Amsterdam</text:p>
            <text:p text:style-name="common-al">Zaaknummer: Z2025-028052</text:p>
            <text:p text:style-name="common-al">DSO-nummer: 202506300010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5-028052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27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7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7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28052</meta:user-defined>
    <meta:user-defined meta:name="DCTERMS.abstract">een tijdelijk tuinhuis nabij de bestaande woning aan de Kadoelenweg 354 in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omgevingsvergunning reguliere procedure geweigerd Kadoelenweg 354 1035 NT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79</meta:user-defined>
    <meta:user-defined meta:name="OVERHEIDop.GmbID/DC.identifier">gmb-2026-402279</meta:user-defined>
    <meta:user-defined meta:name="OVERHEIDop.versieInformatie"/>
  </office:meta>
</office:document-meta>
</file>