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Pieter Cornelisz. Hooftstraat 183 1071BW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aanpassen van het hekwerk rondom het terrein</text:p>
            <text:p text:style-name="common-al">Zaakadres: Pieter Cornelisz. Hooftstraat 183 1071BW Amsterdam</text:p>
            <text:p text:style-name="common-al">Datum ontvangst: 07-04-2026</text:p>
            <text:p text:style-name="common-al">Zaaknummer: Z2026-015335</text:p>
            <text:p text:style-name="common-al">DSO-nummer: 2026040701600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27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27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27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5335</meta:user-defined>
    <meta:user-defined meta:name="DCTERMS.abstract">aanpassen van het hekwerk rondom het terrei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Pieter Cornelisz. Hooftstraat 183 1071BW Ams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273</meta:user-defined>
    <meta:user-defined meta:name="OVERHEIDop.GmbID/DC.identifier">gmb-2026-402273</meta:user-defined>
    <meta:user-defined meta:name="OVERHEIDop.versieInformatie"/>
  </office:meta>
</office:document-meta>
</file>