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interne muurdoorbraken aan Cijnsbroek 10 4822Z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interne muurdoorbraken aan Cijnsbroek 10 4822ZT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Technische bouwactiviteit</text:p>
            <text:p text:style-name="common-al">De gemeente Breda heeft op 12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488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22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488</meta:user-defined>
    <meta:user-defined meta:name="DCTERMS.abstract">interne muurdoorbraken</meta:user-defined>
    <dc:language>nl</dc:language>
    <meta:user-defined meta:name="OVERHEIDop.locatietype/OVERHEIDop.gebiedsmarkering">Vlak</meta:user-defined>
    <meta:user-defined meta:name="DC.title">Verzoek aanvullende gegevens voor interne muurdoorbraken aan Cijnsbroek 10 4822ZT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68</meta:user-defined>
    <meta:user-defined meta:name="OVERHEIDop.GmbID/DC.identifier">gmb-2026-402268</meta:user-defined>
    <meta:user-defined meta:name="OVERHEIDop.versieInformatie"/>
  </office:meta>
</office:document-meta>
</file>