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evenementenvergunning Dorpsplein 11, 6911AJ Pannerden het organiseren van Schuttersfeest en Kermis Pannerden 2026-2027-20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1311 voor een evenementenvergunning op locatie Dorpsplein 11, 6911AJ Pannerden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aanvraag APV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zes weken na verzenddatum van dit besluit en eindigt op 5 oktober 2026. Voor meer informatie over de procedure kunt u contact opnemen via gemeente@zevenaar.nl o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40226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26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Zevenaar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311</meta:user-defined>
    <dc:language>nl</dc:language>
    <meta:user-defined meta:name="OVERHEIDop.locatietype/OVERHEIDop.gebiedsmarkering">Punt</meta:user-defined>
    <meta:user-defined meta:name="DC.title">Kennisgeving besluit op aanvraag evenementenvergunning Dorpsplein 11, 6911AJ Pannerden het organiseren van Schuttersfeest en Kermis Pannerden 2026-2027-2028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264</meta:user-defined>
    <meta:user-defined meta:name="OVERHEIDop.GmbID/DC.identifier">gmb-2026-402264</meta:user-defined>
    <meta:user-defined meta:name="OVERHEIDop.versieInformatie"/>
  </office:meta>
</office:document-meta>
</file>