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vervangen van elektra en gas netwerken gezamenlijk met WMD aan de Aalsumerweg, de Kampen Oldehove, aan de  E</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Westerkwartier een aanvraag ontvangen voor het vervangen van elektra en gas netwerken gezamenlijk met WMD op locatie aan de Aalsumerweg, de Kampen Oldehove en aan de  Electraweg Oldehove. De aanvraag is geregistreerd onder zaaknummer 2026192650. De aanvraag betreft:</text:p>
            <text:p text:style-name="common-al">
            
          </text:p>
            <text:list text:style-name="id1-3-2-1-1-3">
              <text:list-item text:style-override="id1-3-2-1-1-3-1">
                <text:number>•</text:number>
                <text:p text:style-name="al">Werk, niet zijnde bouwwerk, of werkzaamheid uitvo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22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650</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ntvangst aanvraag: Omgevingsvergunning (regulier) voor het vervangen van elektra en gas netwerken gezamenlijk met WMD aan de Aalsumerweg, de Kampen Oldehove, aan de  E</meta:user-defined>
    <meta:user-defined meta:name="DCTERMS.W3CDTF/DCTERMS.available">2026-08-26</meta:user-defined>
    <meta:user-defined meta:name="DCTERMS.W3CDTF/OVERHEIDop.jaargang">2026</meta:user-defined>
    <meta:user-defined meta:name="OVERHEIDop.publicationIssue">402259</meta:user-defined>
    <meta:user-defined meta:name="OVERHEIDop.GmbID/DC.identifier">gmb-2026-402259</meta:user-defined>
    <meta:user-defined meta:name="OVERHEIDop.versieInformatie"/>
  </office:meta>
</office:document-meta>
</file>