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1-1">
      <style:table-column-properties/>
    </style:style>
    <style:style style:family="table-column" style:parent-style-name="colspec" style:name="id1-3-2-2-1-7-1-2">
      <style:table-column-properties/>
    </style:style>
    <style:style style:family="table-column" style:parent-style-name="colspec" style:name="id1-3-2-2-1-7-1-3">
      <style:table-column-properties/>
    </style:style>
  </office:automatic-styles>
  <office:body>
    <office:text>
      <text:p text:style-name="new_page_staatscourant"/>
      <text:p text:style-name="single-kop-titel">Voornemen tot verhuur van een ruimte aan de Noorderweg 96 te Hilversu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tot verhuur van een ruimte aan de Noorderweg 96 te Hilversum</text:span> </text:p>
            <text:p text:style-name="al">De gemeente Hilversum biedt een ruimte te huur aan binnen een bedrijfsverzamelgebouw aan de Noorderweg 96 te Hilversum. Hiervoor wordt een openbare selectieprocedure opgestart, zodat alle geïnteresseerden op transparante en gelijke wijze kunnen meedingen.</text:p>
            <text:p text:style-name="al">
            <text:span text:style-name="nadrukvet">Te huur aangeboden ruimte</text:span>De beschikbare ruimte (ruimte 305) bevindt zich op de derde verdieping van het gebouw. Het verhuurbaar vloeroppervlak is ca. 134 m² groot, bestaande uit ca. 104 m² exclusieve ruimte en ca. 30 m² aandeel in algemene ruimten. De ruimte is uitsluitend bestemd voor maatschappelijke dienstverlening, waaronder activiteiten met een sociaal, educatief, maatschappelijk of openbaar dienstverlenend karakter. Raadpleeg voor de exacte mogelijkheden de regels via het <text:a xlink:href="https://omgevingswet.overheid.nl/home?session=b68725b6-be8e-4ae2-98a6-8def5140a1ba" xlink:type="simple">Omgevingsloket</text:a>. De huurder is zelf verantwoordelijk voor het aanvragen van eventuele benodigde vergunningen voor het beoogde gebruik.</text:p>
            <text:p text:style-name="al">
            <text:span text:style-name="nadrukvet">Selectieprocedure, criteria en brochure</text:span>De gemeente verhuurt deze ruimte via een openbare selectieprocedure. Inschrijvingen worden beoordeeld op basis van objectieve, toetsbare en redelijke criteria. Meer informatie over de procedure, de selectiecriteria en de voorwaarden kunt u lezen in de brochure en de concept huurovereenkomst met voorwaarden die u kunt opvragen via <text:a xlink:href="mailto:vastgoed@hivlersum.nl" xlink:type="simple">vastgoed@hilversum.nl</text:a>. De brochure en de concept huurovereenkomst met voorwaarden worden alleen via email verstrekt.</text:p>
            <text:p text:style-name="al">
            <text:span text:style-name="nadrukvet">Planning</text:span>
          </text:p>
            <text:p text:style-name="al"/>
            <text:section text:name="table_id1-3-2-2-1-7" text:style-name="table">
              <text:p text:style-name="table_top"/>
              <table:table table:style-name="tgroup">
                <table:table-column table:style-name="id1-3-2-2-1-7-1-1"/>
                <table:table-column table:style-name="id1-3-2-2-1-7-1-2"/>
                <table:table-column table:style-name="id1-3-2-2-1-7-1-3"/>
                <table:table-row table:style-name="row">
                  <table:table-cell table:style-name="entry" table:number-rows-spanned="1" table:number-columns-spanned="1">
                    <text:p text:style-name="table_al">
                      <text:span text:style-name="nadrukvet">Fase</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Toelichting</text:span>
                    </text:p>
                  </table:table-cell>
                </table:table-row>
                <table:table-row table:style-name="row">
                  <table:table-cell table:style-name="entry" table:number-rows-spanned="1" table:number-columns-spanned="1">
                    <text:p text:style-name="table_al">Publicatie verhuur</text:p>
                  </table:table-cell>
                  <table:table-cell table:style-name="entry" table:number-rows-spanned="1" table:number-columns-spanned="1">
                    <text:p text:style-name="table_al">
                      <text:span text:style-name="nadrukcur">27 augustus 2026</text:span>
                    </text:p>
                  </table:table-cell>
                  <table:table-cell table:style-name="entry" table:number-rows-spanned="1" table:number-columns-spanned="1">
                    <text:p text:style-name="table_al">Publicatie van deze bekendmaking via de gemeentelijke website en officiëlebekendmakingen.nl. Brochure en concept huurovereenkomst met voorwaarden op te vragen via <text:a xlink:href="mailto:vastgoed@hilversum.nl" xlink:type="simple">vastgoed@hilversum.nl</text:a>.</text:p>
                  </table:table-cell>
                </table:table-row>
                <table:table-row table:style-name="row">
                  <table:table-cell table:style-name="entry" table:number-rows-spanned="1" table:number-columns-spanned="1">
                    <text:p text:style-name="table_al">Bezichtigingen </text:p>
                  </table:table-cell>
                  <table:table-cell table:style-name="entry" table:number-rows-spanned="1" table:number-columns-spanned="1">
                    <text:p text:style-name="table_al">
                      <text:span text:style-name="nadrukcur">22 september en 23 september 2026 tussen 08.00 uur en 11.00 uur</text:span>
                    </text:p>
                  </table:table-cell>
                  <table:table-cell table:style-name="entry" table:number-rows-spanned="1" table:number-columns-spanned="1">
                    <text:p text:style-name="table_al">Bezichtigingen vinden plaats op de aangegeven data en tijden, uitsluitend op afspraak via aanmelding. Informatie over het aanmelden voor bezichtigen staat in de brochure beschreven.</text:p>
                  </table:table-cell>
                </table:table-row>
                <table:table-row table:style-name="row">
                  <table:table-cell table:style-name="entry" table:number-rows-spanned="1" table:number-columns-spanned="1">
                    <text:p text:style-name="table_al">Start inschrijving </text:p>
                  </table:table-cell>
                  <table:table-cell table:style-name="entry" table:number-rows-spanned="1" table:number-columns-spanned="1">
                    <text:p text:style-name="table_al">
                      <text:span text:style-name="nadrukcur">24 september 2026</text:span>
                    </text:p>
                  </table:table-cell>
                  <table:table-cell table:style-name="entry" table:number-rows-spanned="1" table:number-columns-spanned="1">
                    <text:p text:style-name="table_al">Inschrijven kan vanaf 24 september 2026 via een motivatiebericht volgens de instructies zoals opgenomen in de brochure.</text:p>
                  </table:table-cell>
                </table:table-row>
                <table:table-row table:style-name="row">
                  <table:table-cell table:style-name="entry" table:number-rows-spanned="1" table:number-columns-spanned="1">
                    <text:p text:style-name="table_al">Sluiting inschrijving </text:p>
                  </table:table-cell>
                  <table:table-cell table:style-name="entry" table:number-rows-spanned="1" table:number-columns-spanned="1">
                    <text:p text:style-name="table_al">
                      <text:span text:style-name="nadrukcur">4 oktober 2026</text:span>
                    </text:p>
                  </table:table-cell>
                  <table:table-cell table:style-name="entry" table:number-rows-spanned="1" table:number-columns-spanned="1">
                    <text:p text:style-name="table_al">Inschrijvingen die hierna worden ontvangen, worden niet in behandeling genomen. Inschrijvers ontvangen binnen 7 werkdagen na de sluitingsdatum een reactie.</text:p>
                  </table:table-cell>
                </table:table-row>
                <table:table-row table:style-name="row">
                  <table:table-cell table:style-name="entry" table:number-rows-spanned="1" table:number-columns-spanned="3">
                    <text:p text:style-name="table_al">De gemeente behoudt zich het recht voor van de planning af te wijken met inachtneming van redelijke termijnen, of niet tot verhuur over te gaan. Er is te allen tijde geen recht op vergoeding van kosten en/of schade. </text:p>
                  </table:table-cell>
                </table:table-row>
              </table:table>
              <text:p text:style-name="table_bottom"/>
            </text:section>
            <text:p text:style-name="al">
            <text:span text:style-name="nadrukvet">Vragen of meer informatie?</text:span>Voor vragen over deze publicatie, het opvragen van de brochure en concept huurovereenkomst met voorwaarden, kunt u contact opnemen met Team Vastgoed van de gemeente Hilversum, e-mail: <text:a xlink:href="mailto:vastgoed@hilversum.nl" xlink:type="simple">vastgoed@hilversum.nl</text:a>.</text:p>
            <text:p text:style-name="al">
            <text:span text:style-name="nadrukcur">Met deze publicatie geeft de gemeente Hilversum uitvoering aan het 'Didam’ arrest van de Hoge Raad van 26 november 2021 (ECLI:NL:HR:2021:1778).</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22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Voornemen tot verhuur van een ruimte aan de Noorderweg 96 te Hilversum</meta:user-defined>
    <meta:user-defined meta:name="DCTERMS.W3CDTF/DCTERMS.available">2026-08-27</meta:user-defined>
    <meta:user-defined meta:name="DCTERMS.W3CDTF/OVERHEIDop.jaargang">2026</meta:user-defined>
    <meta:user-defined meta:name="OVERHEIDop.publicationIssue">402253</meta:user-defined>
    <meta:user-defined meta:name="OVERHEIDop.GmbID/DC.identifier">gmb-2026-402253</meta:user-defined>
    <meta:user-defined meta:name="OVERHEIDop.versieInformatie"/>
  </office:meta>
</office:document-meta>
</file>