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ringplein 22 1054V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horecaterras Lunchroom Gorgo </text:p>
            <text:p text:style-name="common-al">Zaakadres: Staringplein 22 1054VL Amsterdam</text:p>
            <text:p text:style-name="common-al">Datum ontvangst: 11-08-2026</text:p>
            <text:p text:style-name="common-al">Zaaknummer: Z2026-035813</text:p>
            <text:p text:style-name="common-al">DSO-nummer: 202608110129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5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5813</meta:user-defined>
    <meta:user-defined meta:name="DCTERMS.abstract">realiseren van een horecaterras Lunchroom Gorgo – Staringplein 2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aringplein 22 1054VL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50</meta:user-defined>
    <meta:user-defined meta:name="OVERHEIDop.GmbID/DC.identifier">gmb-2026-402250</meta:user-defined>
    <meta:user-defined meta:name="OVERHEIDop.versieInformatie"/>
  </office:meta>
</office:document-meta>
</file>