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ijdelijke omgevingsvergunning Korfbalstraat 178 1062X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lengen van de tijdelijke omgevingsvergunning voor 89 starterswoningen tot 30 juni 2029 </text:p>
            <text:p text:style-name="common-al">Zaakadres: Korfbalstraat 178 1062XC Amsterdam</text:p>
            <text:p text:style-name="common-al">Datum ontvangst: 06-07-2026</text:p>
            <text:p text:style-name="common-al">Zaaknummer: Z2026-029715</text:p>
            <text:p text:style-name="common-al">DSO-nummer: 20260706013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9715</meta:user-defined>
    <meta:user-defined meta:name="DCTERMS.abstract">Lieven de Key - Riekerhaven -Bestaande 89 woningen gedoogverkla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tijdelijke omgevingsvergunning Korfbalstraat 178 1062X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43</meta:user-defined>
    <meta:user-defined meta:name="OVERHEIDop.GmbID/DC.identifier">gmb-2026-402243</meta:user-defined>
    <meta:user-defined meta:name="OVERHEIDop.versieInformatie"/>
  </office:meta>
</office:document-meta>
</file>